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bout"/>The <text:a xlink:type="simple" xlink:href="https://www.eps2023-wiki4.dee.isep.ipp.pt/doku.php?id=eu_ro_pean_project_se_mes_ter_http:europeanprojectsemester.eu_eps_is_a_one_semester_pro_gramme_of_fered_by_19_uni_ver_si_ties_from_12_european_coun_tries_to_stu_dents_who_have_com_pleted_at_least_two_years_of_study._the_concept_eps_was_created_in_denmark_by_prof._arvid_andersen_in_1995_with_en_gi_neer_ing_stu_dents_in_mind_but_other_stu_dents_who_can_par_tic_i_pate_in_an_en_gi_neer_ing_project_are_also_welcome._it_is_crafted_to_ad_dress_the_de_sign_re_quire_ments_of_the_de_gree_and_pre_pare_en_gi_neer_ing_stu_dents_with_all_the_nec_es_sary_skills_to_face_the_chal_lenges_of_today_s_world_econ_omy._eps_is_a_mix_ture_of_project_re_lated_courses_and_project_organized_%E2%80%8Bproblem_based_learn_ing._stu_dents_work_in_in_ter_na_tional_and_usu_ally_in_ter_dis_ci_pli_nary_teams_of_3_6_stu_dents_on_their_projects_and_most_of_the_projects_are_interdisciplinary._some_projects_are_done_in_co_op_er_a_tion_with_com_mer_cial_busi_nesses_and_in_dus_tries_other_projects_are_more_aca_d_e_mic._stu_dents_learn_to_learn_and_to_take_re_spon_s_ibil_ity_for_their_learn_ing_and_their_project_work_and_they_de_velop_their_in_ter-_cul_tural_com_pe_tences_their_com_mu_ni_ca_tion_skills_and_their_interpersonal_skills._for_info:http:www.europeanprojectsemester.eu" text:style-name="Internet_20_link" text:visited-style-name="Visited_20_Internet_20_Link">Eu­ro­pean Project Se­mes­ter Providers</text:a></text:p>
      <text:p text:style-name="Text_20_body">The <text:a xlink:type="simple" xlink:href="http://www.europeanprojectsemester.eu/providers/Porto" text:style-name="Internet_20_link" text:visited-style-name="Visited_20_Internet_20_Link">Eu­ro­pean Project Se­mes­ter at ISEP (EPS@ISEP)</text:a> is a 30 ECTU programme in English offered by ISEP to international 3<text:span text:style-name="sup">rd</text:span> and 4<text:span text:style-name="sup">th</text:span> year (or higher level) engineering, product design and business students. The programme comprises the following modules:</text:p>
      <text:list text:style-name="Numbering_20_1" text:continue-numbering="false">
        <text:list-item>
          <text:p text:style-name="Numbering_20_1_Content_First"> Project (20 ECTU)</text:p>
        </text:list-item>
        <text:list-item>
          <text:p text:style-name="Numbering_20_1_Content"> Team Building &amp; Project Management (2 ECTU) </text:p>
        </text:list-item>
        <text:list-item>
          <text:p text:style-name="Numbering_20_1_Content"> Marketing &amp; Communication (2 ECTU) </text:p>
        </text:list-item>
        <text:list-item>
          <text:p text:style-name="Numbering_20_1_Content"> Ethics &amp; Deontology (2 ECTU) </text:p>
        </text:list-item>
        <text:list-item>
          <text:p text:style-name="Numbering_20_1_Content"> Energy &amp; Sustainable Development (2 ECTU)</text:p>
        </text:list-item>
        <text:list-item>
          <text:p text:style-name="Numbering_20_1_Content_Last"> Portuguese (2 ECTU) </text:p>
        </text:list-item>
      </text:list>
      <text:p text:style-name="Text_20_body">It is a project based learning offer with emphasis on teamwork, involving groups of students from different scientific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9::31:54</meta:creation-date>
    <dc:creator>Generated</dc:creator>
    <dc:date>2026-09-13T19::31:54</dc:date>
    <dc:language>en-US</dc:language>
    <meta:editing-cycles>1</meta:editing-cycles>
    <meta:editing-duration>PT0S</meta:editing-duration>
    <dc:title>about</dc:title>
  </office:meta>
</office:document-meta>
</file>